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eb1524974df488a805bd4eaff780fd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cessos"/><text:bookmark-start text:name="__RefHeading___processo_de_software_1"/><text:bookmark-start text:name="processo_de_software"/>Processo de Software<text:bookmark-end text:name="__RefHeading___processo_de_software_1"/><text:bookmark-end text:name="processo_de_software"/></text:h>
      <text:p text:style-name="Text_20_body">Os processos modelados dentro de cada macroprocessos são apresentados pela figura 2.</text:p>
      <text:p text:style-name="Text_20_body">São 5 macroprocessos que foram detalhados. São eles:</text:p>
      <text:list text:style-name="List_20_1" text:continue-numbering="false">
        <text:list-item>
          <text:p text:style-name="FirstListParagraph_List_20_1_Content"> Prospecção;</text:p>
        </text:list-item>
        <text:list-item>
          <text:p text:style-name="List_20_1_Content"> Planejamento;</text:p>
        </text:list-item>
        <text:list-item>
          <text:p text:style-name="List_20_1_Content"> Desenvolvimento;</text:p>
        </text:list-item>
        <text:list-item>
          <text:p text:style-name="List_20_1_Content"> Suporte e Manutenção;</text:p>
        </text:list-item>
        <text:list-item>
          <text:p text:style-name="LastListParagraph_List_20_1_Content"> Garantia.</text:p>
        </text:list-item>
      </text:list>
      <text:p text:style-name="Text_20_body">Cada um deles são apresentados e explicados em detalhes nas partes pertinentes de deste documento.</text:p>
      <text:p text:style-name="Text_20_body"><draw:frame draw:style-name="mediacenter" draw:name="0" text:anchor-type="paragraph" draw:z-index="0" svg:width="33.866666666667cm" style:rel-width="100%" svg:height="19.05cm" style:rel-height="scale"><draw:image xlink:href="Pictures/aeb1524974df488a805bd4eaff780fd1.jpg" xlink:type="simple" xlink:show="embed" xlink:actuate="onLoad"/></draw:frame></text:p>
      <text:p text:style-name="Text_20_body">Figura 2 - Processos de Desenvolvimento de Software de Geoprocessamento da Funcate.</text:p>
      <text:p text:style-name="Text_20_body">A seguir cada um destes macroprocessos são apresentados resumidamen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rocessos</dc:title>
  </office:meta>
</office:document-meta>
</file>