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d9e7af139efe77a23d0f18a9840f2c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nejamento"/>O macroprocesso Planejamento é composto por quatro processo a saber:</text:p>
      <text:list text:style-name="List_20_1" text:continue-numbering="false">
        <text:list-item>
          <text:p text:style-name="LastListParagraph_FirstListParagraph_List_20_1_Content"> Abertura de projeto;</text:p>
        </text:list-item>
      </text:list>
      <text:p text:style-name="Text_20_body"><draw:frame draw:style-name="mediacenter" draw:name="0" text:anchor-type="paragraph" draw:z-index="0" svg:width="27.278541666667cm" style:rel-width="100%" svg:height="4.683125cm" style:rel-height="scale"><draw:image xlink:href="Pictures/6d9e7af139efe77a23d0f18a9840f2c2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anejamento</dc:title>
  </office:meta>
</office:document-meta>
</file>