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f4434a06803e48f2d54a8b0dcf9c1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envolvimento"/><text:bookmark-start text:name="__RefHeading___desenvolvimento_1"/><text:bookmark-start text:name="desenvolvimento"/>3. Desenvolvimento<text:bookmark-end text:name="__RefHeading___desenvolvimento_1"/><text:bookmark-end text:name="desenvolvimento"/></text:h>
      <text:p text:style-name="Text_20_body">O macroprocesso Planejamento é composto por cinco processos a saber:</text:p>
      <text:list text:style-name="List_20_1" text:continue-numbering="false">
        <text:list-item>
          <text:p text:style-name="FirstListParagraph_List_20_1_Content"> <text:a xlink:type="simple" xlink:href="http://wiki.funcate.org.br/portalcoordenador/doku.php?id=pconfigura" text:style-name="Internet_20_link" text:visited-style-name="Visited_20_Internet_20_Link">3.1 Configuração</text:a></text:p>
        </text:list-item>
        <text:list-item>
          <text:p text:style-name="List_20_1_Content"> <text:a xlink:type="simple" xlink:href="http://wiki.funcate.org.br/portalcoordenador/doku.php?id=pcodifica" text:style-name="Internet_20_link" text:visited-style-name="Visited_20_Internet_20_Link">3.2 Desenvolvimento</text:a></text:p>
        </text:list-item>
        <text:list-item>
          <text:p text:style-name="List_20_1_Content"> <text:a xlink:type="simple" xlink:href="http://wiki.funcate.org.br/portalcoordenador/doku.php?id=pteste" text:style-name="Internet_20_link" text:visited-style-name="Visited_20_Internet_20_Link">3.3 Testes</text:a></text:p>
        </text:list-item>
        <text:list-item>
          <text:p text:style-name="List_20_1_Content"> <text:a xlink:type="simple" xlink:href="http://wiki.funcate.org.br/portalcoordenador/doku.php?id=pdoc" text:style-name="Internet_20_link" text:visited-style-name="Visited_20_Internet_20_Link">3.4 Documentação</text:a></text:p>
        </text:list-item>
        <text:list-item>
          <text:p text:style-name="LastListParagraph_List_20_1_Content"> <text:a xlink:type="simple" xlink:href="http://wiki.funcate.org.br/portalcoordenador/doku.php?id=pentrega" text:style-name="Internet_20_link" text:visited-style-name="Visited_20_Internet_20_Link">3.5 Entrega</text:a></text:p>
        </text:list-item>
      </text:list>
      <text:p text:style-name="Text_20_body">Este macroprocesso é responsável por realizar a codificação dos requisitos em programa de computador incluindo os componentes tecnológicos previstos na arquitetura do sistema.</text:p>
      <text:p text:style-name="Text_20_body">A figura 5 a seguir apresenta a sequencia dos processos.</text:p>
      <text:p text:style-name="Text_20_body"><draw:frame draw:style-name="mediacenter" draw:name="0" text:anchor-type="paragraph" draw:z-index="0" svg:width="36.83cm" style:rel-width="100%" svg:height="6.6939583333333cm" style:rel-height="scale"><draw:image xlink:href="Pictures/ff4434a06803e48f2d54a8b0dcf9c1e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envolvimento</dc:title>
  </office:meta>
</office:document-meta>
</file>