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cd049cfea5a154dcdc500cfbf72627.png"/>
  <manifest:file-entry manifest:media-type="image/png" manifest:full-path="Pictures/fcd29917a55a5f4504bf1e31924b8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51uc"/><text:bookmark-start text:name="__RefHeading___como_fazer_uma_requisicao_de_compra_1"/><text:bookmark-start text:name="como_fazer_uma_requisicao_de_compra"/>5.1 Como fazer uma requisição de compra?<text:bookmark-end text:name="__RefHeading___como_fazer_uma_requisicao_de_compra_1"/><text:bookmark-end text:name="como_fazer_uma_requisicao_de_compra"/></text:h>
      <text:p text:style-name="Text_20_body">O item de menu que permite acesso ao ambiente para gerar uma requisição de compra é apresentado e indicado pela <text:span text:style-name="Strong_20_Emphasis">figura 5.1.1.</text:span></text:p>
      <text:p text:style-name="Text_20_body"><draw:frame draw:style-name="media" draw:name="0" text:anchor-type="as-char" draw:z-index="0" svg:width="35.56cm" style:rel-width="100%" svg:height="9.04875cm" style:rel-height="scale"><draw:image xlink:href="Pictures/6acd049cfea5a154dcdc500cfbf72627.png" xlink:type="simple" xlink:show="embed" xlink:actuate="onLoad"/></draw:frame></text:p>
      <text:p text:style-name="Text_20_body"><text:span text:style-name="Strong_20_Emphasis">Figura 5.1.1</text:span> – Item de menu “compras” que permite acesso ao ambiente de geração de “requisição de compras”. </text:p>
      <text:p text:style-name="Text_20_body">Selecionando-se o item “Compras”, conforme indicado pela <text:span text:style-name="Strong_20_Emphasis">Figura 5.1.1</text:span>, uma nova interface é apresentada, onde a requisição de compras é estruturada em 3 passos. São eles:</text:p>
      <text:list text:style-name="List_20_1" text:continue-numbering="false">
        <text:list-item>
          <text:p text:style-name="FirstListParagraph_List_20_1_Content"> <text:span text:style-name="Strong_20_Emphasis">Passo 1:</text:span> Início</text:p>
        </text:list-item>
        <text:list-item>
          <text:p text:style-name="List_20_1_Content"> <text:span text:style-name="Strong_20_Emphasis">Passo 2:</text:span> Preenchimento</text:p>
        </text:list-item>
        <text:list-item>
          <text:p text:style-name="LastListParagraph_List_20_1_Content"> <text:span text:style-name="Strong_20_Emphasis">Passo 3:</text:span> Confirmação</text:p>
        </text:list-item>
      </text:list>
      <text:p text:style-name="Text_20_body">A seguir é apresentada uma descrição de cada passo.</text:p>
      <text:p text:style-name="Text_20_body"><text:span text:style-name="Strong_20_Emphasis"><text:span text:style-name="underline">A. Passo 1: Inicio</text:span></text:span></text:p>
      <text:p text:style-name="Text_20_body">No 1º passo para a geração de uma requisição de compras é apresentado uma interface conforme mostra a <text:span text:style-name="Strong_20_Emphasis">figura 5.1.2</text:span>.</text:p>
      <text:p text:style-name="Text_20_body"><draw:frame draw:style-name="media" draw:name="1" text:anchor-type="as-char" draw:z-index="1" svg:width="24.632708333333cm" style:rel-width="100%" svg:height="12.620625cm" style:rel-height="scale"><draw:image xlink:href="Pictures/fcd29917a55a5f4504bf1e31924b8937.png" xlink:type="simple" xlink:show="embed" xlink:actuate="onLoad"/></draw:frame></text:p>
      <text:p text:style-name="Text_20_body"><text:span text:style-name="Strong_20_Emphasis">Figura 5.1.2</text:span> – Interface do 1º passo para geração de requisição de compras. </text:p>
      <text:p text:style-name="Text_20_body">Nesta interface são mostradas três listas de requisições e um botão de “Nova Requisição” no canto inferior direito.  As listas são as seguintes:</text:p>
      <text:p text:style-name="Text_20_body"><text:span text:style-name="Strong_20_Emphasis">a) Requisições salvas e não concluídas:</text:span> São requisições que iniciaram o processo de preenchimento, mas não foram concluídas pelo usuário. Neste caso é permitido ao usuário “salvar” a requisição não concluída, com uma denominação própria, e continuar o seu preenchimento em um outro momento.</text:p>
      <text:p text:style-name="Text_20_body"><text:span text:style-name="Strong_20_Emphasis">b) Requisições modelo:</text:span> São requisições eleitas pelo usuário como rotineiras ou repetitivas, que podem ser salvas com uma denominação específica. Ficam à disposição nesta lista para serem usadas como base para um preenchimento específico. A finalidade disto é facilitar e agilizar a geração de uma nova requisição.</text:p>
      <text:p text:style-name="Text_20_body"><text:span text:style-name="Strong_20_Emphasis">c) Requisições anteriores:</text:span> São requisição já geradas e aprovadas. Saíram do âmbito do Portal do Coordenador e estão ou já foram atendidas pela Funcate. Esta lista fica a disposição para consulta e poderá, assim como as requisições modelo, servir de base para um preenchimento específico.</text:p>
      <text:p text:style-name="Text_20_body">Afim de exemplificar a geração de uma requisição de compras, a partir do ponto “zero” ou “inicial” torna-se obrigatório acessar o botão <text:span text:style-name="Strong_20_Emphasis"><text:span text:style-name="underline">Nova Requisição</text:span>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51uc</dc:title>
  </office:meta>
</office:document-meta>
</file>