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f61940a3099c2d20c8cc4be90b9566.png"/>
  <manifest:file-entry manifest:media-type="image/png" manifest:full-path="Pictures/1a1410ae958ea2e4847b472257ff16c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4uc"/><text:bookmark-start text:name="__RefHeading___como_acessar_meus_dados_e_atualizar_minha_senha_1"/><text:bookmark-start text:name="como_acessar_meus_dados_e_atualizar_minha_senha"/>4.Como acessar meus dados e atualizar minha senha?<text:bookmark-end text:name="__RefHeading___como_acessar_meus_dados_e_atualizar_minha_senha_1"/><text:bookmark-end text:name="como_acessar_meus_dados_e_atualizar_minha_senha"/></text:h>
      <text:p text:style-name="Text_20_body">Os dados do usuário, o ambiente de atualização de senhas e a relação de projeto em que este usuário está vinculado são três partes que estão acessíveis pelo ambiente principal, no canto superior direito, conforme mostra a indicação na <text:span text:style-name="Strong_20_Emphasis">figura 3.5</text:span>.</text:p>
      <text:p text:style-name="Text_20_body"><draw:frame draw:style-name="media" draw:name="0" text:anchor-type="as-char" draw:z-index="0" svg:width="35.665833333333cm" style:rel-width="100%" svg:height="10.00125cm" style:rel-height="scale"><draw:image xlink:href="Pictures/42f61940a3099c2d20c8cc4be90b9566.png" xlink:type="simple" xlink:show="embed" xlink:actuate="onLoad"/></draw:frame></text:p>
      <text:p text:style-name="Text_20_body"><text:span text:style-name="Strong_20_Emphasis">Figura 3.5</text:span> – Acesso aos “Meus Dados”, “Atualização de Senha” e “Relação de Projetos”. </text:p>
      <text:p text:style-name="Text_20_body">Ao acionar o item “Meus Dados”, um novo ambiente é apresentado ao usuário contendo as três partes mencionadas. A <text:span text:style-name="Strong_20_Emphasis">figura 3.6</text:span> mostra o ambiente.</text:p>
      <text:p text:style-name="Text_20_body"><draw:frame draw:style-name="media" draw:name="1" text:anchor-type="as-char" draw:z-index="1" svg:width="35.586458333333cm" style:rel-width="100%" svg:height="28.575cm" style:rel-height="scale"><draw:image xlink:href="Pictures/1a1410ae958ea2e4847b472257ff16c9.png" xlink:type="simple" xlink:show="embed" xlink:actuate="onLoad"/></draw:frame></text:p>
      <text:p text:style-name="Text_20_body"><text:span text:style-name="Strong_20_Emphasis">Figura 3.6</text:span> – Ambiente onde são apresentados “Meus Dados”, “Atualização de Senha” e “Relação de Projetos”. </text:p>
      <text:p text:style-name="Text_20_body">Neste ambiente são apresentados, na primeira parte, os dados cadastrais do usuário. Estes dados podem ser atualizados, a qualquer momento, pelo próprio usuário que está utilizando o Portal. Os campos apresentados e permitidos para atualização, com o respectivo significado, são os seguintes:</text:p>
      <text:list text:style-name="List_20_1" text:continue-numbering="false">
        <text:list-item>
          <text:p text:style-name="FirstListParagraph_List_20_1_Content"> Nome* (nome completo do usuário);</text:p>
        </text:list-item>
        <text:list-item>
          <text:p text:style-name="List_20_1_Content"> Usuário* (apelido do usuário para e identificar no Portal);</text:p>
        </text:list-item>
        <text:list-item>
          <text:p text:style-name="List_20_1_Content"> Email* (endereço eletrônico);</text:p>
        </text:list-item>
        <text:list-item>
          <text:p text:style-name="List_20_1_Content"> Telefone* (telefone de contato);</text:p>
        </text:list-item>
        <text:list-item>
          <text:p text:style-name="List_20_1_Content"> Instituição (nome da instituição que pertence);</text:p>
        </text:list-item>
        <text:list-item>
          <text:p text:style-name="LastListParagraph_List_20_1_Content"> Cargo. (cargo ou função exercida na instituição).</text:p>
        </text:list-item>
      </text:list>
      <text:p text:style-name="Text_20_body">Os campos indicados com (*) são obrigatórios e devem ser preenchidos
Após isto, são apresentados dois campos para alterar a senha do usuário. São eles:</text:p>
      <text:list text:style-name="List_20_1" text:continue-numbering="false">
        <text:list-item>
          <text:p text:style-name="FirstListParagraph_List_20_1_Content"> Nova senha* (a senha deve conter de 6 a 10 caracteres e não e permitido caracteres especiais);</text:p>
        </text:list-item>
        <text:list-item>
          <text:p text:style-name="LastListParagraph_List_20_1_Content"> Confirmar nova senha* (repetir a senha digitada no campo anterior);</text:p>
        </text:list-item>
      </text:list>
      <text:p text:style-name="Text_20_body">Ao final é mostrado uma listagem com os projetos em que este usuário está vinculado. Trata-se apenas uma apresentação de informações. O usuário não possui autorização para se vincular ou desvincular de projetos. Isto é feito pelo “Administrador do Portal” na FUNCATE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4uc</dc:title>
  </office:meta>
</office:document-meta>
</file>