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0d69b1446a0174050bf3fd3e37d329e.png"/>
  <manifest:file-entry manifest:media-type="image/png" manifest:full-path="Pictures/16954b0b0357fbe072995242221f3ea8.png"/>
  <manifest:file-entry manifest:media-type="image/png" manifest:full-path="Pictures/e1d85d8ac97a0411800084fefad0e8a7.png"/>
  <manifest:file-entry manifest:media-type="image/png" manifest:full-path="Pictures/5a98afdc92178ad1088ee4fcad5a2f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3uc"/>3.Como é o ambiente principal do Portal?</text:span></text:p>
      <text:p text:style-name="Text_20_body">Após a identificação do usuário e sua senha Portal do Coordenador apresenta o ambiente principal. A <text:span text:style-name="Strong_20_Emphasis">Figura 3.1</text:span> apresenta esta interface.</text:p>
      <text:p text:style-name="Text_20_body"><draw:frame draw:style-name="media" draw:name="0" text:anchor-type="as-char" draw:z-index="0" svg:width="35.745208333333cm" style:rel-width="100%" svg:height="17.515416666667cm" style:rel-height="scale"><draw:image xlink:href="Pictures/00d69b1446a0174050bf3fd3e37d329e.png" xlink:type="simple" xlink:show="embed" xlink:actuate="onLoad"/></draw:frame></text:p>
      <text:p text:style-name="Text_20_body"><text:span text:style-name="Strong_20_Emphasis">Figura 3.1</text:span> – Interface principal do Portal do Coordenador. </text:p>
      <text:p text:style-name="Text_20_body">A princípio o ambiente principal é carregado com o Painel de Controle onde são apresentados os projetos associados ao usuário. As ferramentas disponíveis no Painel de Controle são mostradas pela <text:span text:style-name="Strong_20_Emphasis">Figura 3.2</text:span>.</text:p>
      <text:p text:style-name="Text_20_body"><draw:frame draw:style-name="media" draw:name="1" text:anchor-type="as-char" draw:z-index="1" svg:width="3.6247916666667cm" svg:height="3.2808333333333cm"><draw:image xlink:href="Pictures/16954b0b0357fbe072995242221f3ea8.png" xlink:type="simple" xlink:show="embed" xlink:actuate="onLoad"/></draw:frame></text:p>
      <text:p text:style-name="Text_20_body"><text:span text:style-name="Strong_20_Emphasis">Figura 3.2</text:span> – Ferramentas do Painel de Controle. </text:p>
      <text:p text:style-name="Text_20_body"><text:span text:style-name="Strong_20_Emphasis">a) Meus projetos:</text:span> é o ambiente apresentado na <text:span text:style-name="Strong_20_Emphasis">Figura 3.1</text:span>, onde são carregados, em forma de planilha, os projetos do usuário. Cada linha da planilha poderá ser detalhada em itens e subitens sucessivamente. Para isto basta clicar sobre a “seta” no início da linha. A <text:span text:style-name="Strong_20_Emphasis">Figura 3.3</text:span> apresenta como fazer isto.</text:p>
      <text:p text:style-name="Text_20_body"><draw:frame draw:style-name="media" draw:name="2" text:anchor-type="as-char" draw:z-index="2" svg:width="13.520208333333cm" svg:height="3.7570833333333cm"><draw:image xlink:href="Pictures/e1d85d8ac97a0411800084fefad0e8a7.png" xlink:type="simple" xlink:show="embed" xlink:actuate="onLoad"/></draw:frame></text:p>
      <text:p text:style-name="Text_20_body"><text:span text:style-name="Strong_20_Emphasis">Figura 3.3</text:span> – Acesso aos detalhes do projeto: itens e subitens. </text:p>
      <text:p text:style-name="Text_20_body">Outra característica importante da planilha é a ferramenta de seleção de um projeto. Toda a requisição solicitada pelo usuário deve estar vinculada a um determinado projeto. Portanto, antes de solicitá-la, é necessário selecioná-lo. A <text:span text:style-name="Strong_20_Emphasis">Figura 3.4</text:span> apresenta onde clicar para selecionar um projeto.</text:p>
      <text:p text:style-name="Text_20_body"><draw:frame draw:style-name="media" draw:name="3" text:anchor-type="as-char" draw:z-index="3" svg:width="15.848541666667cm" svg:height="6.4558333333333cm"><draw:image xlink:href="Pictures/5a98afdc92178ad1088ee4fcad5a2f7e.png" xlink:type="simple" xlink:show="embed" xlink:actuate="onLoad"/></draw:frame></text:p>
      <text:p text:style-name="Text_20_body"><text:span text:style-name="Strong_20_Emphasis">Figura 3.4</text:span> – Ferramenta de seleção de projetos</text:p>
      <text:p text:style-name="Text_20_body"><text:span text:style-name="Strong_20_Emphasis">b) Requisições Ativas:</text:span> É uma lista de requisições que estão ativas pertencentes aos projetos que usuário é vinculado. Trata-se de requisições que estão tramitando no ambiente do Portal do Coordenador para aprovação ou são requisições que foram submetidas ao processamento pela FUNCATE;</text:p>
      <text:p text:style-name="Text_20_body"><text:span text:style-name="Strong_20_Emphasis">c) Aprovações Pendentes:</text:span> São requisições que aguardam a análise e aprovação do usuário de um nível hierárquico. Os projetos que foram configurados com usuários em mais de um nível hierárquico, conforme apresentado pelo Caso de Uso 2, requerem um processo de aprovação de usuários de nível mais alto. Ao se identificar no Portal do Coordenador, o usuário é informado se possui ou não aprovações pendentes;</text:p>
      <text:p text:style-name="Text_20_body"><text:span text:style-name="Strong_20_Emphasis">d) Pendências Gerais:</text:span> São requisições que foram analisadas pela FUNCATE e possuem um ou mais apontamentos que exigem analise e aprovação pelo usuário coordenador do projeto.  Ao se identificar no Portal do Coordenador, o usuário é informado se possui ou não alguma pendencia ger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69-12-31T21::00:00</meta:creation-date>
    <dc:creator>Generated</dc:creator>
    <dc:date>1969-12-31T21::00:00</dc:date>
    <dc:language>en-US</dc:language>
    <meta:editing-cycles>1</meta:editing-cycles>
    <meta:editing-duration>PT0S</meta:editing-duration>
    <dc:title>3uc</dc:title>
  </office:meta>
</office:document-meta>
</file>