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400640425e163f24ed4f664ad827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1uc"/>1.Como acessar o Portal do Coordenador da FUNCATE?</text:span></text:p>
      <text:p text:style-name="Text_20_body">É acessado por meio do seguinte endereço eletrônico (link): <text:a xlink:type="simple" xlink:href="http://portalcoordenador.funcate.org.br" text:style-name="Internet_20_link" text:visited-style-name="Visited_20_Internet_20_Link">http://portalcoordenador.funcate.org.br</text:a>
Um ambiente é apresentado solicitando um “usuário” e “uma senha” conforme mostra a Figura 1.1.
<draw:frame draw:style-name="media" draw:name="0" text:anchor-type="as-char" draw:z-index="0" svg:width="23.944791666667cm" style:rel-width="100%" svg:height="16.589375cm" style:rel-height="scale"><draw:image xlink:href="Pictures/d8400640425e163f24ed4f664ad82703.png" xlink:type="simple" xlink:show="embed" xlink:actuate="onLoad"/></draw:frame></text:p>
      <text:p text:style-name="Text_20_body">Figura 1.1 – Acesso ao Portal do Coordenad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1uc</dc:title>
  </office:meta>
</office:document-meta>
</file>